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<text:span text:style-name="T17">8</text:span>/15/2026</text:p>
          </table:table-cell>
        </table:table-row>
      </table:table>
      <text:p text:style-name="P3"/>
      <text:p text:style-name="Standard">Датум: <text:span text:style-name="T19">17.07.2026</text:span><text:span text:style-name="T17">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Материјал за </text:span><text:span text:style-name="T20">кречење</text:span></text:p>
      <text:p text:style-name="P17"><text:span text:style-name="T11">3.1. Процењена вредност набавке:</text:span> <text:span text:style-name="T19">6</text:span><text:span text:style-name="T17">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28.07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8104980279445862589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0"/><text:span text:style-name="T17">К</text:span><text:span text:style-name="T17">онтакт особа: </text:span><text:span text:style-name="T17">Костреш Исидора 063-1161736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17T09:27:32.74</dc:date>
    <meta:editing-duration>PT7H8M3S</meta:editing-duration>
    <meta:editing-cycles>55</meta:editing-cycles>
    <meta:generator>OpenOffice/4.1.15$Win32 OpenOffice.org_project/4115m2$Build-9813</meta:generator>
    <meta:print-date>2026-07-16T13:47:19.86</meta:print-date>
    <meta:document-statistic meta:table-count="1" meta:image-count="2" meta:object-count="0" meta:page-count="2" meta:paragraph-count="48" meta:word-count="358" meta:character-count="2716"/>
  </office:meta>
</office:document-meta>
</file>